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style:tab-stops>
          <style:tab-stop style:position="6.985cm"/>
        </style:tab-stops>
      </style:paragraph-properties>
    </style:style>
    <style:style style:name="P2" style:family="paragraph" style:parent-style-name="Standard">
      <style:paragraph-properties>
        <style:tab-stops>
          <style:tab-stop style:position="6.985cm"/>
        </style:tab-stops>
      </style:paragraph-properties>
      <style:text-properties style:text-underline-style="solid" style:text-underline-width="auto" style:text-underline-color="font-color"/>
    </style:style>
    <style:style style:name="P3" style:family="paragraph" style:parent-style-name="Standard">
      <style:paragraph-properties>
        <style:tab-stops>
          <style:tab-stop style:position="6.985cm"/>
        </style:tab-stops>
      </style:paragraph-properties>
      <style:text-properties style:text-underline-style="solid" style:text-underline-width="auto" style:text-underline-color="font-color" fo:font-weight="bold" style:font-weight-asian="bold"/>
    </style:style>
    <style:style style:name="P4" style:family="paragraph" style:parent-style-name="Standard">
      <style:paragraph-properties>
        <style:tab-stops>
          <style:tab-stop style:position="6.985cm"/>
        </style:tab-stops>
      </style:paragraph-properties>
      <style:text-properties fo:font-size="14pt" style:text-underline-style="solid" style:text-underline-width="auto" style:text-underline-color="font-color" style:font-size-asian="14pt" style:font-size-complex="14pt"/>
    </style:style>
    <style:style style:name="P5" style:family="paragraph" style:parent-style-name="Standard" style:master-page-name="Standard">
      <style:paragraph-properties style:page-number="auto">
        <style:tab-stops>
          <style:tab-stop style:position="6.985cm"/>
        </style:tab-stops>
      </style:paragraph-properties>
    </style:style>
    <style:style style:name="T1" style:family="text">
      <style:text-properties style:text-underline-style="solid" style:text-underline-width="auto" style:text-underline-color="font-color"/>
    </style:style>
    <style:style style:name="T2" style:family="text">
      <style:text-properties style:text-underline-style="solid" style:text-underline-width="auto" style:text-underline-color="font-color" fo:font-weight="bold" style:font-weight-asian="bold"/>
    </style:style>
    <style:style style:name="T3" style:family="text">
      <style:text-properties fo:font-size="14pt" style:font-size-asian="14pt" style:font-size-complex="14pt"/>
    </style:style>
    <style:style style:name="T4" style:family="text">
      <style:text-properties style:text-position="super 58%"/>
    </style:style>
    <style:style style:name="T5" style:family="text">
      <style:text-properties style:text-position="super 58%" style:text-underline-style="solid" style:text-underline-width="auto" style:text-underline-color="font-color"/>
    </style:style>
    <style:style style:name="T6" style:family="text">
      <style:text-properties fo:font-style="italic" style:font-style-asian="italic"/>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text:span text:style-name="T1">Chapitre 4</text:span> : <text:s text:c="27"/><text:span text:style-name="T3"><text:s text:c="20"/></text:span><text:span text:style-name="T2">CEUX DE LIEGE</text:span></text:p>
      <text:p text:style-name="P4"/>
      <text:p text:style-name="P1">A l’exception de HOMBROUX, nom porté par des seigneurs mais aussi hameau d’Alleur en banlieue liégeoise,</text:p>
      <text:p text:style-name="P1">et sans prétendre exposer les liens qui auraient pu exister entre les différents personnages présentés ci-dessous, toutes les formes d’écriture finissent toujours par les lettres CK, ou au moins le K, parfois suivies de X ou de S. La prononciation aidant, OUKX, OUKS, OUCKX et OUCKS ont très bien pu mener jusqu’à HOMBROUX…</text:p>
      <text:p text:style-name="P1">N’était-ce pas ainsi que m’appelait un de mes anciens patrons dont l’entreprise était précisément sur… Alleur ?</text:p>
      <text:p text:style-name="P1"/>
      <text:p text:style-name="P1">De même que OE, si fréquent en écriture flamande, se prononce OU. Toutes les autres caractéristiques trouvées dans certains noms ne sont dues qu’à l’analphabétisme ou à la phonétique, mais un doute subsiste concernant ceux commençant par HAM. En effet, si on peut aisément démontrer que certains actes sont entachés d’erreurs, il n’empêche que HAMBROUCK se retrouve beaucoup aux Pays-Bas, ce qui engendre un certain scepticisme…</text:p>
      <text:p text:style-name="P1">Mais si un doute n’est pas permis, c’est que trois lieux ont marqué la légende HOMBROUCK-HOMBROUX.</text:p>
      <text:p text:style-name="P1">Voici donc les relevés d’historiens, chroniqueurs et généalogistes qui se sont intéressés à ces différents noms :</text:p>
      <text:p text:style-name="P1"/>
      <text:p text:style-name="P1"><text:span text:style-name="T1">GRAND-HALLET &amp; LINCENT</text:span> :</text:p>
      <text:p text:style-name="P1">- <text:span text:style-name="T1">777</text:span> : naissance de Marie Thérèse Joseph HOMBROUCK à Grand-Hallet (Hannut en province de Liège) où elle décède en 843, non sans y avoir en 803 épousé SIBILLE Joseph (777-838), certainement de l’aristocratie, ce qui expliquerait l’existence d’archives les concernant.</text:p>
      <text:p text:style-name="Standard">- <text:span text:style-name="T1">1597</text:span> : Jean de HOMBROUCK, propriétaire de la tour locale de Grand-Hallet (livre de Gustave Vandy <text:s/>« Les de HOMBROUCK, Seigneurs de Jupplet, à Grand-Hallet et Lincent »).</text:p>
      <text:p text:style-name="Standard">- <text:span text:style-name="T1">1627</text:span> : Décès de Guillaume de HOMBROUCK, mayeur de Petit-Hallet</text:p>
      <text:p text:style-name="Standard">- <text:span text:style-name="T1">1664</text:span> : le 12 juin, décès de Egidius de HOMBROUCK, curé de Lincent depuis 1636. Sa pierre tombale subsiste dans l’église actuelle avec armoiries identiques à celles de Jean-Paul de HOMBROUCK, Seigneur de Jupplet.</text:p>
      <text:p text:style-name="Standard">- <text:span text:style-name="T1">1683</text:span> : 8 avril à Lincent, décès de Baudouin de HOMBROUCK, mayeur et premier Seigneur de Jupplet.</text:p>
      <text:p text:style-name="P1">- <text:span text:style-name="T1">1655</text:span> : 6 mai, baptême de Paul François de HOMBROUCK, fils de Baudouin dont il héritera de la Seigneurie. Décédé le 8 mai 1731 à Lincent dont il fut mayeur. </text:p>
      <text:p text:style-name="P1">- <text:span text:style-name="T1">1693</text:span> : 30 novembre à Lincent, baptême de Jean-Paul de HOMBROUCK fils de Paul François. Sera échevin et troisième seigneur du domaine de Jupplet qui se partageait entre Grand-Hallet et Lincent. Décède le 12.10.1773.</text:p>
      <text:p text:style-name="P1">- <text:span text:style-name="T1">1733</text:span> : disparition de la particule à la naissance de Joseph HOMBROUCK, fils de Jean-Paul et 4<text:span text:style-name="T4">ème</text:span> seigneur…</text:p>
      <text:p text:style-name="P1">- <text:span text:style-name="T1">1780</text:span> : naissance de Françoise Joseph HOMBROUCK, fille de Joseph, qui donnera la seigneurie à son mariage</text:p>
      <text:p text:style-name="P1"/>
      <text:p text:style-name="P1">Note : A Grand-Hallet existe la rue HOMBROECKX, en impasse seulement accessible par la rue des Fontaines. Cette route donnait-elle sur le domaine de Jupplet, propriété des de HOMBROUCK pendant cinq générations ? </text:p>
      <text:p text:style-name="P2"/>
      <text:p text:style-name="P1"><text:span text:style-name="T1">ALLEUR</text:span> :</text:p>
      <text:p text:style-name="P1">- <text:span text:style-name="T1">1151</text:span> : le 22 juillet, Gonzelon de HOMBROUX donne à l’église « deux bonniers de terre » à l’occasion de la <text:s text:c="2"/>consécration du prieuré Saint-Nicolas-de-Glain (livre de Théodore Gobert <text:s/>« Liège à travers les âges »).</text:p>
      <text:p text:style-name="P1">- <text:span text:style-name="T1">1248</text:span> : le domaine de HOMBROUX devient la propriété de l’Abbaye du Val Benoît avant d’être rétrocédé en</text:p>
      <text:p text:style-name="P1"><text:s text:c="2"/><text:span text:style-name="T1">1332</text:span> par l’Evêque de Liège à la Cathédrale St-Lambert..Le hameau de Hombroux devient rattaché à Alleur (1)</text:p>
      <text:p text:style-name="P1">- <text:span text:style-name="T1">1298</text:span> : Guerre des Awans et des Waroux : le 25 mai, Godefroid de HOMBROUX, l’allié des Waroux, terrasse Humbert Corbeau à la bataille de Loncin, ce qui met provisoirement fin à cette guerre (Jacques de Hemricourt).</text:p>
      <text:p text:style-name="P1">- <text:span text:style-name="T1">14</text:span><text:span text:style-name="T5">Eme</text:span><text:span text:style-name="T1"> siècle</text:span> : Wathy de HOMBROUX, le châtelain du même château, est aussi sénéchal du Pont d’Amercoeur, <text:s/></text:p>
      <text:p text:style-name="P1"/>
      <text:p text:style-name="P1">Note : Le lieu-dit HOMBROUX est toujours signalé, avec place, rue, chapelle et même bistrot du même nom.</text:p>
      <text:p text:style-name="P1">(1) Une charte datée du 15.12.1332 mentionne « de Hambru » et « Aloir ». <text:s text:c="39"/></text:p>
      <text:p text:style-name="P1"><text:s/></text:p>
      <text:p text:style-name="P1"><text:s text:c="76"/><text:span text:style-name="T2">EPILOGUE <text:s text:c="3"/></text:span></text:p>
      <text:p text:style-name="P3"/>
      <text:p text:style-name="P1">Ceci n’est pas un travail de généalogie mais seulement une façon de tenter de rétablir au plus près de la réalité la genèse de mon nom qui a la particularité d’avoir une consonance flamande et dont l’origine semble se rapporter à un endroit ou à une nature de terrain. En effet, le mot néerlandais <text:span text:style-name="T6">broek</text:span> signifiant <text:span text:style-name="T6">marais</text:span>, on peut penser à une <text:s/>zone humide d’où viendrait le premier ancêtre. Mais si c’est avec ce principe que sont apparus les Dubois ou les Dupont, il est certain que si j’avais porté un de ces patronymes, je ne me serais jamais lancé dans cette aventure.</text:p>
      <text:p text:style-name="P1">Je crains de ne jamais démontrer à Paul HOMBROUKX et Jean-Paul HOMBROUCK qu’ils sont mes cousins !</text:p>
      <text:p text:style-name="P1"/>
      <text:p text:style-name="P1"><text:tab/><text:tab/><text:tab/><text:tab/> <text:s text:c="19"/>Pierre OMBROUCK <text:s/>- 11/11/2009</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fr" fo:country="FR"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fr" fo:country="FR"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WW8Num3z0" style:family="text">
      <style:text-properties style:font-name="Times New Roman" style:font-name-asian="Times New Roman" style:font-name-complex="Times New Roman"/>
    </style:style>
    <style:style style:name="WW8Num3z1" style:family="text">
      <style:text-properties style:font-name="Courier New" style:font-name-complex="Courier New"/>
    </style:style>
    <style:style style:name="WW8Num3z2" style:family="text">
      <style:text-properties style:font-name="Wingdings"/>
    </style:style>
    <style:style style:name="WW8Num3z3" style:family="text">
      <style:text-properties style:font-name="Symbol"/>
    </style:style>
    <style:style style:name="Police_20_par_20_défaut" style:display-name="Police par défau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style:num-prefix="("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style:num-prefix="("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3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style:num-prefix="("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0.999cm" fo:page-height="29.699cm" style:num-format="1" style:print-orientation="portrait" fo:margin-top="0.3cm" fo:margin-bottom="0cm" fo:margin-left="0.9cm" fo:margin-right="1cm" style:writing-mode="lr-tb" style:layout-grid-color="#c0c0c0" style:layout-grid-lines="46"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Chapitre 4 : CEUX DE LIEGE (+ EPILOGUE)</dc:title>
    <meta:initial-creator>Pierre OMBROUCK</meta:initial-creator>
    <meta:creation-date>2010-10-30T01:22:47.66</meta:creation-date>
    <meta:editing-cycles>2</meta:editing-cycles>
    <meta:editing-duration>PT00H00M23S</meta:editing-duration>
    <meta:generator>OpenOffice.org/3.0$Win32 OpenOffice.org_project/300m15$Build-9379</meta:generator>
    <meta:document-statistic meta:table-count="0" meta:image-count="0" meta:object-count="0" meta:page-count="1" meta:paragraph-count="31" meta:word-count="754" meta:character-count="4672"/>
    <dc:date>2010-10-30T01:23:02.07</dc:date>
    <dc:creator>Pierre OMBROUCK</dc:creator>
    <meta:user-defined meta:name="Info 1"/>
    <meta:user-defined meta:name="Info 2"/>
    <meta:user-defined meta:name="Info 3"/>
    <meta:user-defined meta:name="Info 4"/>
  </office:meta>
</office:document-meta>
</file>